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left" style:justify-single-word="false"/>
      <style:text-properties fo:font-size="10pt" style:font-size-asian="10pt" style:font-size-complex="10pt"/>
    </style:style>
    <style:style style:name="P2" style:family="paragraph" style:parent-style-name="Standard">
      <style:paragraph-properties fo:text-align="justify" style:justify-single-word="false"/>
      <style:text-properties fo:font-size="10pt" style:font-size-asian="10pt" style:font-size-complex="10pt"/>
    </style:style>
    <style:style style:name="T1" style:family="text">
      <style:text-properties officeooo:rsid="00060237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Die in diesem Abschnitt beschriebenen Kriterien werden voraussichtlich überarbeitet, sobald Forschung abgeschlossen ist,</text:p>
      <text:p text:style-name="P2">die toki pona-Gemeinschaften direkt untersucht, um deren Nutzung zu bestimmen, anstatt sich ausschließlich auf</text:p>
      <text:p text:style-name="P2">Selbstauskünfte von Umfrageteilnehmenden zu verlassen. Die hier dargestellten Informationen können sich daher</text:p>
      <text:p text:style-name="P2">noch ändern und sind nicht als maßgeblich oder als Abbild des endgültigen Ergebnisses zu verstehen.</text:p>
      <text:p text:style-name="P1"><text:span text:style-name="T1">F</text:span>ür künftige Vorschläge werden unsere Kriterien für vorgeschlagene Logogramme dieselben sein wie unser Ausgangspunkt</text:p>
      <text:p text:style-name="P1">aus dem vorherigen Abschnitt: Ein Wort muss über einen Zeitraum von mindestens zwei nennenswerten</text:p>
      <text:p text:style-name="P1">Nutzungsumfragen mit mindestens einem Jahr Abstand dazwischen eine Nutzung von mindestens 25 %</text:p>
      <text:p text:style-name="P1">innerhalb der Gemeinschaft aufweisen. Derzeit ist die jährliche Linku-Umfrage die einzige derartige</text:p>
      <text:p text:style-name="P1">Nutzungsumfrage. Dieses Kriterium wurde aus mehreren praktischen Gründen gewählt. Erstens: Liegt ein Wort</text:p>
      <text:p text:style-name="P1">über einen Zeitraum von mindestens zwei Jahren über 25 % Nutzung, hat es Beständigkeit bewiesen.</text:p>
      <text:p text:style-name="P1">(Viele Wörter in Linkus Kategorie „obskur“ (Stand 2023) hatten in früheren Jahren merklich höhere einmalige</text:p>
      <text:p text:style-name="P1"><text:s/>Ausschläge, vor allem aufgrund der Beliebtheit des Wortes zum Zeitpunkt der jeweiligen Umfrage und nicht</text:p>
      <text:p text:style-name="P1">aufgrund seiner langfristigen Wirkung auf die Gemeinschaft.) Zweitens hilft die Betrachtung von mehr als</text:p>
      <text:p text:style-name="P1">einem Umfragezeitraum, einmalige Erhebungsfehler zu vermeiden, etwa durch Versuche, die Beliebtheit eines</text:p>
      <text:p text:style-name="P1">Wortes künstlich zu steigern, oder durch Änderungen an der Umfragemethodik. Die Grenze von 25 % wurde in</text:p>
      <text:p text:style-name="P1">erster Linie deshalb gewählt, weil sie knapp oberhalb der Nutzungswerte von wuwojiti und yupekosi liegt;</text:p>
      <text:p text:style-name="P1">die Begründung hierfür wurde im vorherigen Abschnitt dargelegt (sie gelten nicht als Wörter der</text:p>
      <text:p text:style-name="P1">eigentlichen Sprache, sondern als Lehrmittel beziehungsweise als Scherz des Sprachschöpfers).</text:p>
      <text:p text:style-name="P1">Es besteht Spielraum, die beiden Umfragezeiträume und die 25-%-Nutzungsgrenze künftig zu ändern.</text:p>
      <text:p text:style-name="P1"><text:span text:style-name="T1">S</text:span>ollte die Gemeinschaft deutlich wachsen, könnte eine niedrigere Nutzungsgrenze angemessen werden,</text:p>
      <text:p text:style-name="P1">da sich verhältnismäßig kleinere Gemeinschaften bilden und lokal relevante Wörter übernehmen.</text:p>
      <text:p text:style-name="P1">Es ist anzumerken, dass dieses Phänomen bereits in verschiedenen kleineren Gemeinschaften auftritt,</text:p>
      <text:p text:style-name="P1">jedoch wird die überwiegende Mehrheit der in diesen Gemeinschaften vorgeschlagenen Wörter auf eine kurze</text:p>
      <text:p text:style-name="P1">Popularitätsphase, eine vernachlässigbare Nutzerzahl oder beides beschränkt. Dies liegt an der deutlich</text:p>
      <text:p text:style-name="P1">geringeren Größe dieser Gemeinschaften, deren Mitgliederzahl in die Hunderte und deren tägliche aktive</text:p>
      <text:p text:style-name="P1">Nutzerzahl in die Dutzende geht. Alternativ könnte es notwendig werden, Wörter über Zeiträume zu betrachten,</text:p>
      <text:p text:style-name="P1">die mehr als zwei Umfragen umfassen, etwa falls weitere Organisationen mit unterschiedlichen</text:p>
      <text:p text:style-name="P1">Methoden Nutzungsdaten zu erheben beginnen oder falls sich die Methodik oder Häufigkeit bestehender Umfragen ändert.</text:p>
      <text:p text:style-name="P1">3d. Erhebung von Nutzungsdaten für die Kodierung standardisierter Variationssequenzen</text:p>
      <text:p text:style-name="P1">Die in diesem Abschnitt beschriebenen Kriterien werden voraussichtlich überarbeitet, sobald Forschung</text:p>
      <text:p text:style-name="P1">abgeschlossen ist, die toki pona-Gemeinschaften direkt untersucht, um deren Nutzung zu bestimmen, anstatt</text:p>
      <text:p text:style-name="P1">sich ausschließlich auf Selbstauskünfte von Umfrageteilnehmenden zu verlassen. Die hier dargestellten</text:p>
      <text:p text:style-name="P1">Informationen können sich daher noch ändern und sind nicht als maßgeblich oder als Abbild des endgültigen</text:p>
      <text:p text:style-name="P1">Ergebnisses zu verstehen.</text:p>
      <text:p text:style-name="P1">Um Nutzungsdaten zu Glyphvarianten zu erheben (siehe Abschnitt 4a), versandten wir eine ad hoc erstellte,</text:p>
      <text:p text:style-name="P1"><text:span text:style-name="T1">z</text:span>weiteilige Umfrage an viele große Gemeinschaften. Der erste Teil diente vorrangig der demografischen Analyse</text:p>
      <text:p text:style-name="P1">und fragte die Teilnehmenden, wie lange sie bereits toki pona beziehungsweise sitelen pona verwendeten und</text:p>
      <text:p text:style-name="P1">wie häufig sie sitelen pona über verschiedene Medien nutzten. Der zweite Teil stellte den Teilnehmenden</text:p>
      <text:p text:style-name="P1">eine Liste bemerkenswerter Varianten eines Wortes vor und bat sie anzugeben, welche dieser Varianten</text:p>
      <text:p text:style-name="P1">sie verwenden (beziehungsweise bevorzugen würden, falls sie das Wort nicht verwenden), indem sie eine</text:p>
      <text:p text:style-name="P1">beliebige Anzahl der angegebenen Varianten auswählten oder eigene angaben. Die Teilnehmenden wurden</text:p>
      <text:p text:style-name="P1">zudem gebeten, ihr Verhältnis zu dem Wort anzugeben, unter den Optionen „Ich verwende dieses Wort in</text:p>
      <text:p text:style-name="P1">sitelen pona“, „Ich verwende dieses Wort, aber wenig oder gar nicht in sitelen pona“, „Ich verwende dieses</text:p>
      <text:p text:style-name="P1">Wort nicht“ und „Ich verwende dieses Wort nicht und habe keine Präferenz für seine Glyphe“. Die ersten drei</text:p>
      <text:p text:style-name="P1">Optionen erlaubten den Teilnehmenden, Varianten auszuwählen oder eigene zu benennen; die vierte Option ließ</text:p>
      <text:p text:style-name="P1">dies nicht zu.</text:p>
      <text:p text:style-name="P1">Diese Umfrage war darauf ausgelegt, rasch Nutzungszahlen für Varianten zu gewinnen, zu denen zuvor nur</text:p>
      <text:p text:style-name="P1">anekdotische Belege vorlagen, was gewisse Abkürzungen erforderte. So führte etwa die Darstellung aller Varianten</text:p>
      <text:p text:style-name="P1">neben dem zugehörigen Wort dazu, dass die Teilnehmenden davon ausgingen, die Varianten seien dem angegebenen Wort</text:p>
      <text:p text:style-name="P1">bereits bekanntermaßen zugeordnet, unabhängig von ihrem vorherigen Kenntnisstand. Eine umfangreichere und vollständigere</text:p>
      <text:p text:style-name="P1">Umfrage würde die Teilnehmenden bitten, die Variante selbst zu benennen, statt dass die Umfrage sie für sie</text:p>
      <text:p text:style-name="P1">identifiziert, um diese Verzerrung zu vermeiden. Dies würde auch Varianten unterscheiden, die von</text:p>
      <text:p text:style-name="P1">Schriftartentwicklerinnen und -entwicklern geschaffen wurden und sich gehalten haben; zum Beispiel würde die</text:p>
      <text:p text:style-name="P1">Sternvariante von kokosila von Teilnehmenden, denen diese Variante als Schreibweise für kokosila nicht bereits</text:p>
      <text:p text:style-name="P1">bekannt ist, eher als Variante von mun identifiziert werden. Eine derart vollständigere Umfragegestaltung hätte</text:p>
      <text:p text:style-name="P1">sowohl vonseiten der Umfrageersteller als auch der Teilnehmenden deutlich mehr Aufwand erfordert.</text:p>
      <text:p text:style-name="P1"><text:span text:style-name="T1">D</text:span>ie Linku-Organisation (kulupu Linku) plant, eine solche Umfrage später in diesem Jahr zeitgleich mit</text:p>
      <text:p text:style-name="P1">der bereits durchgeführten jährlichen Wortnutzungsumfrage abzuhalten (siehe Abschnitt 3e).</text:p>
      <text:p text:style-name="P1">Die in der Umfrage angegebenen Varianten wurden durch Beobachtung von Varianten in vielen Schriftarten</text:p>
      <text:p text:style-name="P1">sowie durch Sammlung von Handschriftproben aus in verschiedenen Gemeinschaften veröffentlichten Bildern zusammengestellt.</text:p>
      <text:p text:style-name="P1">Obwohl in sitelen pona ständig experimentiert wird und es somit für die meisten Wörter eine enorme Zahl an</text:p>
      <text:p text:style-name="P1"><text:soft-page-break/><text:s/>Varianten gibt, gibt es nur eine kleine Zahl an Varianten, die genügend Popularität erlangt haben, um in mehreren</text:p>
      <text:p text:style-name="P1"><text:s text:c="2"/>Schriftarten aufzutreten und über mehrere Jahre hinweg verwendet zu werden. Daher ist die Identifikation aller</text:p>
      <text:p text:style-name="P1"><text:s text:c="2"/>relevanten Varianten eine schnell zu erledigende Aufgabe; die meisten Schriftartentwicklerinnen und -entwickler</text:p>
      <text:p text:style-name="P1"><text:s text:c="2"/>kennen bereits alle populären Varianten. Allerdings unterlief uns eine bemerkenswerte Auslassung bei der Variante</text:p>
      <text:p text:style-name="P1"><text:s text:c="2"/>mit sich überlappenden Herzen von olin, die wir zunächst als zu ähnlich zur populärsten Variante einstuften, um</text:p>
      <text:p text:style-name="P1"><text:s text:c="2"/>sie als eigenständige Option aufzunehmen. Diese Variante erwies sich letztlich mit 31 Nennungen (beziehungsweise 33,</text:p>
      <text:p text:style-name="P1"><text:s text:c="2"/>wenn man eine ähnliche Variante mitzählt) als die häufigste freie Angabe. Wir haben uns entschieden, dies als einen</text:p>
      <text:p text:style-name="P1"><text:s text:c="2"/>Mangel unserer Methodik zu akzeptieren und diese Antworten wie jede andere Antwort zu behandeln. Wir werden diesen</text:p>
      <text:p text:style-name="P1"><text:s text:c="2"/>Mangel künftig beheben (siehe Abschnitt 3e).</text:p>
      <text:p text:style-name="P1"><text:s/>Die Umfrage endete nach zwei Wochen mit insgesamt 459 Antworten, etwa der Hälfte der Zahl der Linku-Umfrage 2023.</text:p>
      <text:p text:style-name="P1"><text:s/>Die Mehrheit der Ergebnisse entsprach unseren Erwartungen hinsichtlich beliebter Varianten. Bemerkenswerte Ausnahmen</text:p>
      <text:p text:style-name="P1"><text:s/>sind die dickstämmige Variante von soko als populärste statt zweit- oder drittpopulärste Variante sowie die von kw/w/w</text:p>
      <text:p text:style-name="P1"><text:s/>abgeleitete Variante von linluwi als zweitpopulärste statt unpopulärste Variante.</text:p>
      <text:p text:style-name="P1">Wir erwogen mehrere Interpretationen der Daten zur Bestimmung unserer Liste zu kodierender Varianten. So betrachteten</text:p>
      <text:p text:style-name="P1">wir beispielsweise die globale Nutzung, dieselbe Kennzahl, die zur Entscheidung herangezogen wird, welche Logogramme</text:p>
      <text:p text:style-name="P1">kodiert werden (siehe Abbildung 186). Dies wurde als unerwünscht eingestuft, da dadurch selten genutzte Wörter wie</text:p>
      <text:p text:style-name="P1">linluwi und majuna nahezu keine Varianten erhalten könnten, obwohl gerade selten genutzte Wörter eher mehrere</text:p>
      <text:p text:style-name="P1">konkurrierende oder austauschbare Varianten aufweisen, die zur genauen Abbildung der Sprache berücksichtigt</text:p>
      <text:p text:style-name="P1">werden sollten. Wir betrachteten außerdem die relative Nutzung innerhalb eines Wortes, bei der die Nutzung</text:p>
      <text:p text:style-name="P1">einer bestimmten Variante mit der Nutzung der populärsten Variante desselben Wortes verglichen wird (siehe Abbildung 187).</text:p>
      <text:p text:style-name="P1">Dieser Ansatz ist sowohl bei häufig als auch bei selten genutzten Wörtern gleichermaßen wirksam zur Identifikation</text:p>
      <text:p text:style-name="P1">relevanter Varianten, hat jedoch einen Nachteil: Eine Variante eines häufig genutzten Wortes wie wile mag im Vergleich</text:p>
      <text:p text:style-name="P1">zu dessen populärster Variante unpopulär erscheinen, kann aber dennoch eine größere Zahl an Teilnehmenden</text:p>
      <text:p text:style-name="P1">repräsentieren als zwei gleich stark genutzte Varianten eines selten genutzten Wortes. Wir erwogen zudem,</text:p>
      <text:p text:style-name="P1">die relative Kennzahl zur Ableitung einer Mindestakzeptanz für die globale Kennzahl heranzuziehen, dies</text:p>
      <text:p text:style-name="P1">wurde jedoch als zu instabil eingestuft, da es vollständig von selten genutzten Wörtern bestimmt würde.</text:p>
      <text:p text:style-name="P1">Schließlich betrachteten wir die relative Nutzung proportional zur globalen Nutzung, um den Unterschied</text:p>
      <text:p text:style-name="P1">zwischen beiden Kennzahlen zu normalisieren (siehe Abbildungen 188 und 189). Dieser Ansatz erschien</text:p>
      <text:p text:style-name="P1">vielversprechend, führte jedoch letztlich nur dazu, die Probleme der globalen Nutzungskennzahl erneut</text:p>
      <text:p text:style-name="P1">hervorzubringen.</text:p>
      <text:p text:style-name="P1"><text:span text:style-name="T1">N</text:span>ach mehrwöchiger Diskussion, die in einer Abstimmung der Beteiligten mündete (siehe Abbildung 191), entschieden</text:p>
      <text:p text:style-name="P1">wir uns für die relative Kennzahl. Wir empfehlen, alle Varianten zu kodieren, die mindestens ein Drittel so viele</text:p>
      <text:p text:style-name="P1"><text:span text:style-name="T1">N</text:span>utzende aufweisen wie die populärste Variante desselben Wortes. Diese Kennzahl bildet die Varianten sowohl selten</text:p>
      <text:p text:style-name="P1">als auch häufig genutzter Wörter gleichermaßen ab; ihr einziger nennenswerter Nachteil besteht darin, dass sie</text:p>
      <text:p text:style-name="P1">Varianten auslassen kann, die in absoluten Zahlen mehr Nutzende haben als die Varianten selten genutzter Wörter.</text:p>
      <text:p text:style-name="P1">Dennoch halten wir dies für sehr repräsentativ für die Art und Weise, wie sitelen pona verwendet wird.</text:p>
      <text:p text:style-name="P1">Janet Black führte jedoch Anfang März 2024 eine weitere Umfrage durch, um festzustellen, ob die in der ursprünglichen</text:p>
      <text:p text:style-name="P1">Umfrage identifizierten Varianten von Lesenden und Schreibenden tatsächlich als unterschieden wahrgenommen werden</text:p>
      <text:p text:style-name="P1">oder ob es sich stattdessen um noch feinere Abweichungen derselben Glyphe handelt, die eher handschriftlichen</text:p>
      <text:p text:style-name="P1">Unterschieden als einer vollständig eigenständigen Variante zuzuschreiben wären. Diese Umfrage stellte mit</text:p>
      <text:p text:style-name="P1">Zuverlässigkeit fest, dass zwischen der weltlichen sewi-Variante und der arabisch abgeleiteten sewi-Variante</text:p>
      <text:p text:style-name="P1">ein Unterschied besteht, was den Erwartungen dieses Gremiums entspricht. Dieselbe Umfrage stellte ebenfalls</text:p>
      <text:p text:style-name="P1">mit Zuverlässigkeit fest, dass zwischen der vierbeinigen und der sechsbeinigen Variante von akesi kaum bis</text:p>
      <text:p text:style-name="P1">kein Unterschied besteht. Wir würden gerne eine Umfrage dieser Art nutzen, um die von uns als in Gebrauch</text:p>
      <text:p text:style-name="P1">identifizierte Liste an Varianten zu filtern und nur jene zu kodieren, die von der Gemeinschaft tatsächlich</text:p>
      <text:p text:style-name="P1">unterschieden werden. Zum jetzigen Zeitpunkt haben wir uns jedoch entschieden, diese Analyse zugunsten</text:p>
      <text:p text:style-name="P1">unserer Neuausrichtung bei der Bestimmung, welche Logogramme und Varianten bestehen sollen, unvollständig</text:p>
      <text:p text:style-name="P1">zu belassen; letztlich empfehlen wir, zum jetzigen Zeitpunkt keine Varianten zu kodieren.</text:p>
      <text:p text:style-name="P1">3e. Kriterien für die Kodierung künftiger standardisierter Variationssequenzen</text:p>
      <text:p text:style-name="P1">Die in diesem Abschnitt beschriebenen Kriterien werden voraussichtlich überarbeitet, sobald Forschung abgeschlossen ist,</text:p>
      <text:p text:style-name="P1">die toki pona-Gemeinschaften direkt untersucht, um deren Nutzung zu bestimmen, anstatt sich ausschließlich auf</text:p>
      <text:p text:style-name="P1">Selbstauskünfte von Umfrageteilnehmenden zu verlassen. Die hier dargestellten Informationen können sich daher</text:p>
      <text:p text:style-name="P1">noch ändern und sind nicht als maßgeblich oder als Abbild des endgültigen Ergebnisses zu verstehen.</text:p>
      <text:p text:style-name="P1">Zum jetzigen Zeitpunkt beabsichtigen wir, weiterhin die relative Nutzungskennzahl heranzuziehen, um zu bestimmen,</text:p>
      <text:p text:style-name="P1">welche künftigen Varianten zur Kodierung empfohlen werden sollen; dabei gilt weiterhin, dass empfohlene Varianten</text:p>
      <text:p text:style-name="P1">von mindestens einem Drittel so vielen Nutzenden verwendet werden sollten wie die populärste Variante eines Wortes.</text:p>
      <text:p text:style-name="P1">Dies gilt auch dann, wenn sich die populärste Variante eines Wortes ändern sollte, was etwa bei Wörtern wie akesi</text:p>
      <text:p text:style-name="P1">wahrscheinlich ist. Dies gilt ebenso für neu kodierte Wörter. Wie bereits erwähnt, spiegelt diese Methodik die</text:p>
      <text:p text:style-name="P1">volatile Natur von Varianten selten genutzter Wörter besser wider, was sie besonders wertvoll für neu kodierte</text:p>
      <text:p text:style-name="P1">Wörter macht, die vermutlich ebenfalls eine geringere Nutzung aufweisen würden.</text:p>
      <text:p text:style-name="P1">Eine Schwierigkeit bei der weiteren Verwendung dieser Kennzahl besteht darin, dass uns außer der für diesen</text:p>
      <text:p text:style-name="P1">Vorschlag durchgeführten Umfrage keine Nutzungsumfragen zu sitelen-pona-Varianten vorliegen. Die Linku-Organisation</text:p>
      <text:p text:style-name="P1">plant, ab August 2024 Nutzungsdaten zu Varianten zu erheben. Bis diese Umfrage entworfen und durchgeführt ist,</text:p>
      <text:p text:style-name="P1"><text:soft-page-break/><text:s/>wird die Aufnahme von Varianten hauptsächlich über gezielte Ad-hoc-Umfragen zu den uns bereits bekannten Varianten</text:p>
      <text:p text:style-name="P1"><text:s/>erfolgen. Außerhalb der für diesen Vorschlag abgefragten Varianten ist nur eine weitere nennenswerte Variante bekannt,</text:p>
      <text:p text:style-name="P1"><text:s/>sodass künftige Umfragen vergleichsweise einfach zu erstellen sein werden, da künftige nennenswerte Varianten leicht</text:p>
      <text:p text:style-name="P1"><text:s/>zu identifizieren wären. Allerdings entspricht die von der Linku-Organisation gewählte Methodik möglicherweise nicht</text:p>
      <text:p text:style-name="P1">in ausreichendem Maße der Struktur der von den Verfassern dieses Vorschlags verwendeten Umfrage. Dies würde eine</text:p>
      <text:p text:style-name="P1">alternative Methodik zur Auswahl von Varianten erfordern, zu der wir zum jetzigen Zeitpunkt mangels Daten keine</text:p>
      <text:p text:style-name="P1">Aussage treffen können. Sollten wir unsere Methodik überdenken müssen, ist es unsere Absicht, eine Kennzahl zu wählen,</text:p>
      <text:p text:style-name="P1">die der für diesen Vorschlag gewählten möglichst nahekommt. Mehrere Verfasserinnen und Verfasser dieses Vorschlags</text:p>
      <text:p text:style-name="P1">sind in der Linku-Organisation aktiv und beabsichtigen, die im vorherigen Abschnitt besprochene alternative</text:p>
      <text:p text:style-name="P1">Umfragemethodik zu verwenden, die den Teilnehmenden die Identität der Variante nicht bereits vor der Beantwortung</text:p>
      <text:p text:style-name="P1">der Nutzungsfrage nahelegt.</text:p>
      <text:p text:style-name="P1">Es besteht zudem die Möglichkeit, dass wir die für die Auswahl von Varianten verwendete Methodik aufgrund künftiger</text:p>
      <text:p text:style-name="P1"><text:span text:style-name="T1">V</text:span>eränderungen der Gemeinschaft überdenken. So wurde bereits bei der Diskussion darüber, welche Logogramme kodiert</text:p>
      <text:p text:style-name="P1">werden sollen (siehe Abschnitt 3c), angemerkt, dass ein deutliches Wachstum der Gemeinschaft eine Senkung der für</text:p>
      <text:p text:style-name="P1">die Aufnahme eines Logogramms erforderlichen Mindestnutzung erforderlich machen könnte. Dasselbe gilt für Varianten,</text:p>
      <text:p text:style-name="P1">bei denen wir die erforderliche Nutzerzahl einer Variante im Verhältnis zur populärsten Variante senken oder zu einer</text:p>
      <text:p text:style-name="P1">globalen beziehungsweise kombinierten Kennzahl wechseln könnten, die die unterschiedliche Dynamik der Gemeinschaft</text:p>
      <text:p text:style-name="P1">besser widerspiegelt. Die wahrscheinlichste künftige Änderung besteht darin, dass wir, sobald wir über mehrere</text:p>
      <text:p text:style-name="P1">Jahre hinweg mehr Nutzungsdaten zu Varianten sammeln, dieselbe Beschränkung anwenden werden, wonach eine Variante</text:p>
      <text:p text:style-name="P1">über den Verlauf von zwei oder mehr Jahren in zwei oder mehr Nutzungsumfragen auftreten muss, um für die Aufnahme</text:p>
      <text:p text:style-name="P1">in Betracht gezogen zu werden. Wie bei der Diskussion zur Kodierung von Logogrammen würde dies helfen, sich ändernde</text:p>
      <text:p text:style-name="P1">Umfragemethodiken und Aktualitätsverzerrungen bei der Popularität einer bestimmten Variante zu kontrollieren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1.704cm" fo:margin-right="1.393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3T11:36:15.412193700</meta:creation-date>
    <dc:date>2026-08-13T11:45:02.238665400</dc:date>
    <meta:editing-duration>PT8M46S</meta:editing-duration>
    <meta:editing-cycles>1</meta:editing-cycles>
    <meta:document-statistic meta:table-count="0" meta:image-count="0" meta:object-count="0" meta:page-count="3" meta:paragraph-count="146" meta:word-count="2017" meta:character-count="15260" meta:non-whitespace-character-count="13363"/>
    <meta:generator>LibreOffice/26.2.5.2$Windows_X86_64 LibreOffice_project/cd7284b4cbbfeb507e630c1aac019f4157393acb</meta:generator>
  </office:meta>
</office:document-meta>
</file>